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alatino Linotype" svg:font-family="Palatino Linotype" style:font-family-generic="roman" style:font-pitch="variable" svg:panose-1="2 4 5 2 5 5 5 3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MetaPlusBook-Roman" svg:font-family="MetaPlusBook-Roman" style:font-family-generic="system" svg:panose-1="0 0 0 0 0 0 0 0 0 0"/>
    <style:font-face style:name="Batang" svg:font-family="Batang" style:font-family-generic="roman" style:font-pitch="variable" svg:panose-1="2 3 6 0 0 1 1 1 1 1"/>
  </office:font-face-decls>
  <office:automatic-styles>
    <text:list-style style:name="LFO1">
      <text:list-level-style-number text:level="1" style:num-suffix=")" style:num-format="a" style:num-letter-sync="true">
        <style:list-level-properties text:space-before="2.8125in" text:min-label-width="0.5in" text:list-level-position-and-space-mode="label-alignment">
          <style:list-level-label-alignment text:label-followed-by="listtab" fo:margin-left="3.3125in" fo:text-indent="-0.5in"/>
        </style:list-level-properties>
      </text:list-level-style-number>
      <text:list-level-style-number text:level="2" style:num-suffix="." style:num-format="a" style:num-letter-sync="true">
        <style:list-level-properties text:space-before="3.3125in" text:min-label-width="0.25in" text:list-level-position-and-space-mode="label-alignment">
          <style:list-level-label-alignment text:label-followed-by="listtab" fo:margin-left="3.5625in" fo:text-indent="-0.25in"/>
        </style:list-level-properties>
      </text:list-level-style-number>
      <text:list-level-style-number text:level="3" style:num-suffix="." style:num-format="i">
        <style:list-level-properties fo:text-align="end" text:space-before="3.9375in" text:min-label-width="0.125in" text:list-level-position-and-space-mode="label-alignment">
          <style:list-level-label-alignment text:label-followed-by="listtab" fo:margin-left="4.0625in" fo:text-indent="-0.125in"/>
        </style:list-level-properties>
      </text:list-level-style-number>
      <text:list-level-style-number text:level="4" style:num-suffix="." style:num-format="1">
        <style:list-level-properties text:space-before="4.3125in" text:min-label-width="0.25in" text:list-level-position-and-space-mode="label-alignment">
          <style:list-level-label-alignment text:label-followed-by="listtab" fo:margin-left="4.5625in" fo:text-indent="-0.25in"/>
        </style:list-level-properties>
      </text:list-level-style-number>
      <text:list-level-style-number text:level="5" style:num-suffix="." style:num-format="a" style:num-letter-sync="true">
        <style:list-level-properties text:space-before="4.8125in" text:min-label-width="0.25in" text:list-level-position-and-space-mode="label-alignment">
          <style:list-level-label-alignment text:label-followed-by="listtab" fo:margin-left="5.0625in" fo:text-indent="-0.25in"/>
        </style:list-level-properties>
      </text:list-level-style-number>
      <text:list-level-style-number text:level="6" style:num-suffix="." style:num-format="i">
        <style:list-level-properties fo:text-align="end" text:space-before="5.4375in" text:min-label-width="0.125in" text:list-level-position-and-space-mode="label-alignment">
          <style:list-level-label-alignment text:label-followed-by="listtab" fo:margin-left="5.5625in" fo:text-indent="-0.125in"/>
        </style:list-level-properties>
      </text:list-level-style-number>
      <text:list-level-style-number text:level="7" style:num-suffix="." style:num-format="1">
        <style:list-level-properties text:space-before="5.8125in" text:min-label-width="0.25in" text:list-level-position-and-space-mode="label-alignment">
          <style:list-level-label-alignment text:label-followed-by="listtab" fo:margin-left="6.0625in" fo:text-indent="-0.25in"/>
        </style:list-level-properties>
      </text:list-level-style-number>
      <text:list-level-style-number text:level="8" style:num-suffix="." style:num-format="a" style:num-letter-sync="true">
        <style:list-level-properties text:space-before="6.3125in" text:min-label-width="0.25in" text:list-level-position-and-space-mode="label-alignment">
          <style:list-level-label-alignment text:label-followed-by="listtab" fo:margin-left="6.5625in" fo:text-indent="-0.25in"/>
        </style:list-level-properties>
      </text:list-level-style-number>
      <text:list-level-style-number text:level="9" style:num-suffix="." style:num-format="i">
        <style:list-level-properties fo:text-align="end" text:space-before="6.9375in" text:min-label-width="0.125in" text:list-level-position-and-space-mode="label-alignment">
          <style:list-level-label-alignment text:label-followed-by="listtab" fo:margin-left="7.0625in" fo:text-indent="-0.125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number text:level="1" text:style-name="WW_CharLFO3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Normal" style:master-page-name="MP0" style:family="paragraph">
      <style:paragraph-properties fo:keep-with-next="always" fo:keep-together="always" fo:break-before="page" fo:margin-top="0.1388in" fo:margin-bottom="0in" fo:line-height="150%" fo:margin-left="0.5in">
        <style:tab-stops/>
      </style:paragraph-properties>
      <style:text-properties style:font-name="Calibri Light" style:font-name-asian="Times New Roman" style:font-name-complex="Times New Roman" fo:font-weight="bold" style:font-weight-asian="bold" style:font-weight-complex="bold"/>
    </style:style>
    <style:style style:name="P2" style:parent-style-name="Normal" style:family="paragraph">
      <style:paragraph-properties fo:margin-bottom="0in" fo:line-height="150%"/>
      <style:text-properties style:font-name-asian="Times New Roman" style:font-name-complex="Times New Roman"/>
    </style:style>
    <style:style style:name="P3" style:parent-style-name="Normal" style:family="paragraph">
      <style:paragraph-properties fo:margin-bottom="0in" fo:line-height="150%"/>
      <style:text-properties style:font-name="Calibri" style:font-name-asian="Calibri" style:font-name-complex="Times New Roman"/>
    </style:style>
    <style:style style:name="P4" style:parent-style-name="Normal" style:family="paragraph">
      <style:paragraph-properties fo:margin-bottom="0in" fo:line-height="150%"/>
      <style:text-properties style:font-name="Calibri" style:font-name-asian="Calibri" style:font-name-complex="Times New Roman"/>
    </style:style>
    <style:style style:name="P5" style:parent-style-name="Normal" style:family="paragraph">
      <style:paragraph-properties fo:margin-bottom="0in" fo:line-height="150%"/>
      <style:text-properties style:font-name="Calibri" style:font-name-asian="Calibri" style:font-name-complex="Times New Roman"/>
    </style:style>
    <style:style style:name="P6" style:parent-style-name="Normal" style:family="paragraph">
      <style:paragraph-properties fo:margin-bottom="0in" fo:line-height="150%"/>
      <style:text-properties style:font-name="Calibri" style:font-name-asian="Calibri" style:font-name-complex="Times New Roman"/>
    </style:style>
    <style:style style:name="P7" style:parent-style-name="Normal" style:family="paragraph">
      <style:paragraph-properties fo:margin-bottom="0in" fo:line-height="150%"/>
      <style:text-properties style:font-name="Calibri" style:font-name-asian="Calibri" style:font-name-complex="Times New Roman"/>
    </style:style>
    <style:style style:name="P8" style:parent-style-name="Normal" style:family="paragraph">
      <style:paragraph-properties fo:margin-bottom="0in" fo:line-height="150%"/>
      <style:text-properties style:font-name="Calibri" style:font-name-asian="Calibri" style:font-name-complex="Times New Roman"/>
    </style:style>
    <style:style style:name="P9" style:parent-style-name="Normal" style:family="paragraph">
      <style:paragraph-properties fo:text-align="justify" fo:margin-bottom="0.1388in" fo:line-height="150%"/>
      <style:text-properties style:font-name="Calibri" style:font-name-asian="Calibri" style:font-name-complex="Times New Roman" fo:font-weight="bold" style:font-weight-asian="bold"/>
    </style:style>
    <style:style style:name="P10" style:parent-style-name="Normal" style:family="paragraph">
      <style:paragraph-properties fo:text-align="justify" fo:margin-bottom="0.1388in" fo:line-height="150%"/>
      <style:text-properties style:font-name="Calibri" style:font-name-asian="Calibri" style:font-name-complex="Times New Roman" fo:font-weight="bold" style:font-weight-asian="bold"/>
    </style:style>
    <style:style style:name="P11" style:parent-style-name="ListParagraph" style:list-style-name="LFO2" style:family="paragraph">
      <style:text-properties fo:font-weight="bold" style:font-weight-asian="bold"/>
    </style:style>
    <style:style style:name="P12" style:parent-style-name="ListParagraph" style:list-style-name="LFO2" style:family="paragraph">
      <style:text-properties fo:font-weight="bold" style:font-weight-asian="bold"/>
    </style:style>
    <style:style style:name="P13" style:parent-style-name="ListParagraph" style:family="paragraph">
      <style:paragraph-properties fo:margin-left="0.25in">
        <style:tab-stops/>
      </style:paragraph-properties>
      <style:text-properties fo:font-weight="bold" style:font-weight-asian="bold"/>
    </style:style>
    <style:style style:name="P14" style:parent-style-name="ListParagraph" style:list-style-name="LFO2" style:family="paragraph">
      <style:text-properties fo:font-weight="bold" style:font-weight-asian="bold"/>
    </style:style>
    <style:style style:name="P15" style:parent-style-name="ListParagraph" style:list-style-name="LFO2" style:family="paragraph">
      <style:text-properties fo:font-weight="bold" style:font-weight-asian="bold"/>
    </style:style>
    <style:style style:name="P16" style:parent-style-name="ListParagraph" style:list-style-name="LFO6" style:family="paragraph"/>
    <style:style style:name="P17" style:parent-style-name="ListParagraph" style:list-style-name="LFO6" style:family="paragraph"/>
    <style:style style:name="P18" style:parent-style-name="ListParagraph" style:list-style-name="LFO6" style:family="paragraph"/>
    <style:style style:name="P19" style:parent-style-name="ListParagraph" style:list-style-name="LFO6" style:family="paragraph"/>
    <style:style style:name="P20" style:parent-style-name="ListParagraph" style:list-style-name="LFO6" style:family="paragraph"/>
    <style:style style:name="P21" style:parent-style-name="ListParagraph" style:list-style-name="LFO6" style:family="paragraph"/>
    <style:style style:name="P22" style:parent-style-name="ListParagraph" style:list-style-name="LFO2" style:family="paragraph">
      <style:text-properties fo:font-weight="bold" style:font-weight-asian="bold"/>
    </style:style>
    <style:style style:name="P23" style:parent-style-name="ListParagraph" style:list-style-name="LFO2" style:family="paragraph">
      <style:text-properties fo:font-weight="bold" style:font-weight-asian="bold"/>
    </style:style>
    <style:style style:name="P24" style:parent-style-name="ListParagraph" style:list-style-name="LFO2" style:family="paragraph">
      <style:text-properties fo:font-weight="bold" style:font-weight-asian="bold"/>
    </style:style>
    <style:style style:name="P25" style:parent-style-name="ListParagraph" style:list-style-name="LFO2" style:family="paragraph"/>
    <style:style style:name="T26" style:parent-style-name="DefaultParagraphFont" style:family="text">
      <style:text-properties style:font-name-complex="MetaPlusBook-Roman" fo:font-weight="bold" style:font-weight-asian="bold"/>
    </style:style>
    <style:style style:name="P27" style:parent-style-name="ListParagraph" style:list-style-name="LFO2" style:family="paragraph">
      <style:text-properties fo:font-weight="bold" style:font-weight-asian="bold"/>
    </style:style>
    <style:style style:name="P28" style:parent-style-name="ListParagraph" style:list-style-name="LFO2" style:family="paragraph">
      <style:text-properties fo:font-weight="bold" style:font-weight-asian="bold"/>
    </style:style>
    <style:style style:name="P29" style:parent-style-name="ListParagraph" style:list-style-name="LFO2" style:family="paragraph"/>
    <style:style style:name="T30" style:parent-style-name="DefaultParagraphFont" style:family="text">
      <style:text-properties style:font-name-complex="MetaPlusBook-Roman" fo:font-weight="bold" style:font-weight-asian="bold"/>
    </style:style>
    <style:style style:name="P31" style:parent-style-name="ListParagraph" style:list-style-name="LFO2" style:family="paragraph"/>
    <style:style style:name="T32" style:parent-style-name="DefaultParagraphFont" style:family="text">
      <style:text-properties style:font-name-complex="Times New Roman" fo:font-weight="bold" style:font-weight-asian="bold"/>
    </style:style>
    <style:style style:name="P33" style:parent-style-name="ListParagraph" style:list-style-name="LFO2" style:family="paragraph">
      <style:text-properties fo:font-weight="bold" style:font-weight-asian="bold"/>
    </style:style>
    <style:style style:name="P34" style:parent-style-name="ListParagraph" style:list-style-name="LFO2" style:family="paragraph">
      <style:text-properties fo:font-weight="bold" style:font-weight-asian="bold" fo:language="en" fo:country="GB"/>
    </style:style>
    <style:style style:name="T35" style:parent-style-name="DefaultParagraphFont" style:family="text">
      <style:text-properties style:font-name="Batang" style:font-name-asian="Batang"/>
    </style:style>
    <style:style style:name="T36" style:parent-style-name="DefaultParagraphFont" style:family="text">
      <style:text-properties style:font-name="Batang" style:font-name-asian="Batang"/>
    </style:style>
    <style:style style:name="T37" style:parent-style-name="DefaultParagraphFont" style:family="text">
      <style:text-properties style:font-name="Batang" style:font-name-asian="Batang"/>
    </style:style>
    <style:style style:name="T38" style:parent-style-name="DefaultParagraphFont" style:family="text">
      <style:text-properties style:font-name="Batang" style:font-name-asian="Batang"/>
    </style:style>
    <style:style style:name="T39" style:parent-style-name="DefaultParagraphFont" style:family="text">
      <style:text-properties style:font-name="Batang" style:font-name-asian="Batang"/>
    </style:style>
    <style:style style:name="P40" style:parent-style-name="ListParagraph" style:list-style-name="LFO2" style:family="paragraph"/>
    <style:style style:name="T41" style:parent-style-name="DefaultParagraphFont" style:family="text">
      <style:text-properties fo:font-weight="bold" style:font-weight-asian="bold" fo:language="en" fo:country="GB"/>
    </style:style>
    <style:style style:name="P42" style:parent-style-name="ListParagraph" style:list-style-name="LFO2" style:family="paragraph">
      <style:text-properties fo:font-weight="bold" style:font-weight-asian="bold"/>
    </style:style>
    <style:style style:name="T43" style:parent-style-name="DefaultParagraphFont" style:family="text">
      <style:text-properties style:font-name="Batang" style:font-name-asian="Batang"/>
    </style:style>
    <style:style style:name="P44" style:parent-style-name="ListParagraph" style:list-style-name="LFO2" style:family="paragraph"/>
    <style:style style:name="T45" style:parent-style-name="DefaultParagraphFont" style:family="text">
      <style:text-properties fo:font-weight="bold" style:font-weight-asian="bold" fo:language="en" fo:country="GB"/>
    </style:style>
    <style:style style:name="T46" style:parent-style-name="DefaultParagraphFont" style:family="text">
      <style:text-properties style:font-name="Batang" style:font-name-asian="Batang"/>
    </style:style>
    <style:style style:name="T47" style:parent-style-name="DefaultParagraphFont" style:family="text">
      <style:text-properties style:font-name="Batang" style:font-name-asian="Batang"/>
    </style:style>
    <style:style style:name="T48" style:parent-style-name="DefaultParagraphFont" style:family="text">
      <style:text-properties style:font-name="Batang" style:font-name-asian="Batang"/>
    </style:style>
    <style:style style:name="T49" style:parent-style-name="DefaultParagraphFont" style:family="text">
      <style:text-properties style:font-name="Batang" style:font-name-asian="Batang"/>
    </style:style>
    <style:style style:name="T50" style:parent-style-name="DefaultParagraphFont" style:family="text">
      <style:text-properties style:font-name="Batang" style:font-name-asian="Batang"/>
    </style:style>
    <style:style style:name="T51" style:parent-style-name="DefaultParagraphFont" style:family="text">
      <style:text-properties style:font-name="Batang" style:font-name-asian="Batang"/>
    </style:style>
    <style:style style:name="P52" style:parent-style-name="Normal" style:family="paragraph">
      <style:paragraph-properties fo:text-align="justify"/>
      <style:text-properties fo:font-weight="bold" style:font-weight-asian="bold"/>
    </style:style>
    <style:style style:name="P53" style:parent-style-name="Normal" style:family="paragraph">
      <style:text-properties fo:font-weight="bold" style:font-weight-asian="bold"/>
    </style:style>
  </office:automatic-styles>
  <office:body>
    <office:text text:use-soft-page-breaks="true">
      <text:h text:style-name="P1" text:outline-level="3">2. FGD-Socioeconomic aspects-female</text:h>
      <text:p text:style-name="P2">Date: 24.11.2015</text:p>
      <text:p text:style-name="P3">Facilitator: Sarah/Beneberu (Edossa)</text:p>
      <text:p text:style-name="P4">Note Take:<text:s/>Mulunesh<text:tab/><text:tab/><text:tab/><text:tab/></text:p>
      <text:p text:style-name="P5">Observer:<text:s/></text:p>
      <text:p text:style-name="P6">Location: Office of Kebele Manager, Gaba</text:p>
      <text:p text:style-name="P7">Description of Activity: FGD</text:p>
      <text:p text:style-name="P8">Participants: 5</text:p>
      <text:p text:style-name="P9"/>
      <text:p text:style-name="P10">Questions:</text:p>
      <text:list text:style-name="LFO2" text:continue-numbering="true">
        <text:list-item>
          <text:p text:style-name="P11">Name all organizations and institutions that have an impact on community life (Related to administration, agriculture, health, religion, finances etc.)</text:p>
        </text:list-item>
        <text:list-item>
          <text:p text:style-name="P12">Which institution is most important for the development of the community? And why?</text:p>
        </text:list-item>
      </text:list>
      <text:p text:style-name="P13">What kind of support is given to whom?</text:p>
      <text:list text:style-name="LFO2" text:continue-numbering="true">
        <text:list-item>
          <text:p text:style-name="P14">Relationships between the organizations</text:p>
        </text:list-item>
        <text:list-item>
          <text:p text:style-name="P15">Problems and expectations</text:p>
        </text:list-item>
      </text:list>
      <text:p text:style-name="Normal">See Venn Diagram picture</text:p>
      <text:p text:style-name="Normal">Notes on Venn diagram:<text:s/></text:p>
      <text:list text:style-name="LFO6" text:continue-numbering="true">
        <text:list-item>
          <text:p text:style-name="P16">Peasant association is the old name for Kebele</text:p>
        </text:list-item>
        <text:list-item>
          <text:p text:style-name="P17">In the microfinance and cooperatives the other people benefit, but they don’t.<text:s/></text:p>
        </text:list-item>
        <text:list-item>
          <text:p text:style-name="P18">They are not involved in any decision-making on the biosphere forest and not benefitting or taking anything from the forest.<text:s/></text:p>
        </text:list-item>
        <text:list-item>
          <text:p text:style-name="P19">There is no higher education or adult education in or for Gaba.<text:s/></text:p>
        </text:list-item>
        <text:list-item>
          <text:p text:style-name="P20">Coffee is very unprofitable in 2015, because it has flowered twice, which decreased<text:s/>the yield, they hardly have enough for home consumption.<text:s/></text:p>
        </text:list-item>
        <text:list-item>
          <text:p text:style-name="P21">Not very well connected village – social institution in place to help the elders and each other (funeral etc.) but<text:s/>no economic connectedness, no<text:s/>cooperatives and limited guidance from the government. No government support for disadvantaged groups, elders, no food subsidies etc. People depend on themselves and their relatives only.</text:p>
        </text:list-item>
      </text:list>
      <text:p text:style-name="ListParagraph"/>
      <text:list text:style-name="LFO2" text:continue-numbering="true">
        <text:list-item>
          <text:p text:style-name="P22">How do people make a living (with land, without land, with irrigation, without irrigation), what are income sources of people in the village?</text:p>
        </text:list-item>
      </text:list>
      <text:p text:style-name="Normal">The most important livelihood sources are<text:s/>owned land, farming and animal production. Only<text:s/>2 out of 5<text:s/>are<text:s/>without access to their land,<text:s/>in many cases it is not landless people but the<text:s/>distance<text:s/>is<text:s/>too far to reach it and cultivate it, therefore, they rent it out. They have oxen and do share-cropping on land nearby to their home, they share costs on inputs (seeds, fertilizer) and equally share outputs. None of<text:s/><text:soft-page-break/>them has irrigation. Most important livelihood sources (crops) are 1. Coffee, 2. Maize, 3. Vegetables (cabbage, carrot, beetroot, spinach, green pepper). Both (men and women) are selling in the market.</text:p>
      <text:list text:style-name="LFO2" text:continue-numbering="true">
        <text:list-item>
          <text:p text:style-name="P23">What kind of livestock do you<text:s/>keep?</text:p>
        </text:list-item>
      </text:list>
      <text:p text:style-name="Normal">We<text:s/>have sheep, cows and chicken and sell them, when they have reached a good size and in distress times,<text:s/>before festivals, whenever we need money. Milk we<text:s/>do not sell because it is not productive, only for home consumption.<text:s/>The husbands sell livestock and the money and decision on the money will be with them (one woman decides alone on the income from livestock<text:s/>– no particular reason, this is just how it is).<text:s/></text:p>
      <text:list text:style-name="LFO2" text:continue-numbering="true">
        <text:list-item>
          <text:p text:style-name="P24">What kind of off-farm income sources do the women have in Gaba?</text:p>
        </text:list-item>
      </text:list>
      <text:p text:style-name="Normal">All of them were involved with brewery sale<text:s/>they all make Arake (local liquor),<text:s/>1/week, people come to their house to buy from them. One woman<text:s/>also<text:s/>makes weaving work and very rarely also sells it in the market. Some women in the village do weaving work and sell frequently. Some also do cooking (shuro, potatoes, Ethiopian cale etc.) for sale, and petty trade is also done by few.<text:s/></text:p>
      <text:p text:style-name="Normal">Only one woman out of five is involved in daily<text:s/>labor<text:s/>(agriculture) because she had no land. Usually they<text:s/>rather<text:s/>hire<text:s/>labor<text:s/>to work in their coffee<text:s/>forest. They pay<text:s/>25 Birr/day (or 20Birr/day incl. food) to men and women.</text:p>
      <text:p text:style-name="Normal">Some of their children<text:s/>(3 hh)<text:s/>work in<text:s/>the<text:s/>road construction in front of the village.<text:s/></text:p>
      <text:list text:style-name="LFO2" text:continue-numbering="true">
        <text:list-item>
          <text:p text:style-name="P25"><text:span text:style-name="T26">Who decides the price of your crops?<text:s/></text:span></text:p>
        </text:list-item>
      </text:list>
      <text:p text:style-name="Normal">The coffee price is fixed by the government,<text:s/>very low but they get the fixed rate. The coffee collectors (intermediaries) earn best, the government announces the prices. For cereals and vegetables it is all negotiation in the market. Especially for maize it is very difficult, 1 Quintal pays 500 Birr, if the market is not good (too much supply), only 400 Birr.<text:s/></text:p>
      <text:p text:style-name="Normal">Vegetable prices are negotiated, avocado e.g. based on the whole tree and produce is sold at once.<text:s/></text:p>
      <text:list text:style-name="LFO2" text:continue-numbering="true">
        <text:list-item>
          <text:p text:style-name="P27">How do you get information on markets (prices, innovations etc.?)</text:p>
        </text:list-item>
      </text:list>
      <text:p text:style-name="Normal">Information on prices they get from the market and traders and sometimes the media.<text:s/></text:p>
      <text:list text:style-name="LFO2" text:continue-numbering="true">
        <text:list-item>
          <text:p text:style-name="P28">Do you get information from extension services? And what type of information do you get?</text:p>
        </text:list-item>
      </text:list>
      <text:p text:style-name="Normal">On innovation they get information from the agricultural bureau, they call meetings and introduce new technologies.<text:s/></text:p>
      <text:list text:style-name="LFO2" text:continue-numbering="true">
        <text:list-item>
          <text:p text:style-name="P29"><text:span text:style-name="T30">Are you in any contractual agreements with purchasers (i.e., contract farming)?</text:span></text:p>
        </text:list-item>
      </text:list>
      <text:p text:style-name="Normal">There are not contractual<text:s/>arrangements in Ethiopia (only for items for big manufacturing such as pasta).<text:s/></text:p>
      <text:list text:style-name="LFO2" text:continue-numbering="true">
        <text:list-item>
          <text:p text:style-name="P31"><text:span text:style-name="T32">How do you transport your product to the nearby market?</text:span></text:p>
        </text:list-item>
      </text:list>
      <text:p text:style-name="Normal">For transporting their products<text:s/>to the market they use the Bajaj or the donkey, often they also walk if the amount is not too big. From June-August they usually have very little to sell (only a few surplus vegetables) and mostly go to the market to buy items. They use the Hurumu market<text:s/>only.<text:s/></text:p>
      <text:soft-page-break/>
      <text:list text:style-name="LFO2" text:continue-numbering="true">
        <text:list-item>
          <text:p text:style-name="P33">How can you acquire land? How is land inherited? (What happens if a husband dies or in case of divorce?)</text:p>
        </text:list-item>
      </text:list>
      <text:p text:style-name="Normal">If the father dies, the land is distributed equally among the relatives. 2 women out of five had their own land titles. In this community the whole family is mentioned by name on the land certificate. In this group two women have inherited land from their fathers. The advantage of having a certificate is the belonging of the land and real ownership. Equal sharing is the norm, if the husband dies, the wife inherits the land, if the wife dies, the children inherit.<text:s/></text:p>
      <text:list text:style-name="LFO2" text:continue-numbering="true">
        <text:list-item>
          <text:p text:style-name="P34">Are there any constraints for women to work outside the house for income?</text:p>
        </text:list-item>
      </text:list>
      <text:p text:style-name="Normal">For women there are very little employment opportunities, they are not looking for any alternative employment<text:s/><text:span text:style-name="T35">(why should they</text:span><text:span text:style-name="T36"><text:s/>work outside? -<text:s/></text:span><text:span text:style-name="T37">They</text:span><text:span text:style-name="T38"><text:s/>have no interest and no t</text:span><text:span text:style-name="T39">ime to work outside agriculture).</text:span><text:s/></text:p>
      <text:list text:style-name="LFO2" text:continue-numbering="true">
        <text:list-item>
          <text:p text:style-name="P40"><text:span text:style-name="T41">What do you do if your harvest fails?</text:span></text:p>
        </text:list-item>
      </text:list>
      <text:p text:style-name="Normal">If the harvest fails or they cannot produce enough of what they need<text:s/>the<text:s/>off-farm employment (making arake)<text:s/>helps<text:s/>to buy things from the market. If the harvest fails, they shift to other crops, not all the crops fail at the same time. One crop compensates for the other. Crop diversification protects them from<text:s/>shortage (e.g. then they grow sorghum<text:s/>instead of the common staples). <text:s text:c="2"/></text:p>
      <text:list text:style-name="LFO2" text:continue-numbering="true">
        <text:list-item>
          <text:p text:style-name="P42">Is there a system of bartering and buying on credit in the village?</text:p>
        </text:list-item>
      </text:list>
      <text:p text:style-name="Normal">No bartering is taking place in the village or exchange, only money is taken. Also people do not buy on credit. If they need money, they borrow from neighbors without any interest rates<text:s/><text:span text:style-name="T43">(Neighbors play an important role as source of social capital!).</text:span><text:s/></text:p>
      <text:list text:style-name="LFO2" text:continue-numbering="true">
        <text:list-item>
          <text:p text:style-name="P44"><text:span text:style-name="T45">What is your vision for your children? Does any of the children want to take over the farm, if not why not?</text:span></text:p>
        </text:list-item>
      </text:list>
      <text:p text:style-name="Normal">They all sent their children to school, so that they become independent<text:s/><text:span text:style-name="T46">(T</text:span><text:span text:style-name="T47">his is the vision, there is not real</text:span><text:span text:style-name="T48">ly any vision for their future -</text:span><text:s/><text:span text:style-name="T49">Exciting to ask children here what they wish to become, when they are grown up</text:span><text:span text:style-name="T50">)</text:span><text:span text:style-name="T51">.<text:s/></text:span>“We<text:s/>have not the expectation that they will take over the farm. Agriculture is subsistence only,<text:s/>it is<text:s/>difficult to have a good life.<text:s/>It is only for survival”.<text:s/></text:p>
      <text:p text:style-name="Normal">“Our wish is<text:s/>to have a nice house and eat well”. To the question what “eating well” means, they replied: “shuro and Ethiopian cale”. After<text:s/>pointing to the fact that this is their usual diet,<text:s/>they said that they would like to have<text:s/>meat, which they usually only eat during holidays.<text:s/></text:p>
      <text:p text:style-name="P52">Reflections:</text:p>
      <text:p text:style-name="Normal">Employment opportunities for women (and interest) very limited, especially in off-farm employment, culturally it would be fine for them, but it is not available. For men there are more options but also limited interest. Mostly diversification of their agriculture is of interest, they want to remain in agriculture and do not want to transform their farms into monocultures but ensure food security through diversity.<text:s/><text:s/></text:p>
      <text:soft-page-break/>
      <text:p text:style-name="Normal">It is interesting that there is a trend worldwide in developing countries that, when farmers are asked for the future vision for their children, they reply “we send them to school”, which as such is no guarantee for a different life or future. The children I asked (7-10 ys old) all did not want to work in agriculture in the future. No one replied that there is no other option.</text:p>
      <text:p text:style-name="Normal">The land inheritance and certification issue is very positive.</text:p>
      <text:p text:style-name="P53">Emerging questions/analyses/future action:</text:p>
      <text:p text:style-name="Normal">Marketing of new vegetables will need more exploration and<text:s/>the question how market demand can be created. Processing and preservation of agricultural products could also become a livelihood source.</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alatino Linotype" svg:font-family="Palatino Linotype" style:font-family-generic="roman" style:font-pitch="variable" svg:panose-1="2 4 5 2 5 5 5 3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MetaPlusBook-Roman" svg:font-family="MetaPlusBook-Roman" style:font-family-generic="system" svg:panose-1="0 0 0 0 0 0 0 0 0 0"/>
    <style:font-face style:name="Batang" svg:font-family="Batang" style:font-family-generic="roman" style:font-pitch="variable" svg:panose-1="2 3 6 0 0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line-height="106%" fo:margin-left="0.5in">
        <style:tab-stops/>
      </style:paragraph-properties>
      <style:text-properties fo:hyphenate="false"/>
    </style:style>
    <style:style style:name="Default" style:display-name="Default" style:family="paragraph">
      <style:paragraph-properties style:text-autospace="none" fo:margin-bottom="0in" fo:line-height="100%"/>
      <style:text-properties style:font-name="Palatino Linotype" style:font-name-asian="Calibri" style:font-name-complex="Palatino Linotype"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complex="Times New Roman"/>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a" style:num-letter-sync="true">
        <style:list-level-properties text:space-before="2.8125in" text:min-label-width="0.5in" text:list-level-position-and-space-mode="label-alignment">
          <style:list-level-label-alignment text:label-followed-by="listtab" fo:margin-left="3.3125in" fo:text-indent="-0.5in"/>
        </style:list-level-properties>
      </text:list-level-style-number>
      <text:list-level-style-number text:level="2" style:num-suffix="." style:num-format="a" style:num-letter-sync="true">
        <style:list-level-properties text:space-before="3.3125in" text:min-label-width="0.25in" text:list-level-position-and-space-mode="label-alignment">
          <style:list-level-label-alignment text:label-followed-by="listtab" fo:margin-left="3.5625in" fo:text-indent="-0.25in"/>
        </style:list-level-properties>
      </text:list-level-style-number>
      <text:list-level-style-number text:level="3" style:num-suffix="." style:num-format="i">
        <style:list-level-properties fo:text-align="end" text:space-before="3.9375in" text:min-label-width="0.125in" text:list-level-position-and-space-mode="label-alignment">
          <style:list-level-label-alignment text:label-followed-by="listtab" fo:margin-left="4.0625in" fo:text-indent="-0.125in"/>
        </style:list-level-properties>
      </text:list-level-style-number>
      <text:list-level-style-number text:level="4" style:num-suffix="." style:num-format="1">
        <style:list-level-properties text:space-before="4.3125in" text:min-label-width="0.25in" text:list-level-position-and-space-mode="label-alignment">
          <style:list-level-label-alignment text:label-followed-by="listtab" fo:margin-left="4.5625in" fo:text-indent="-0.25in"/>
        </style:list-level-properties>
      </text:list-level-style-number>
      <text:list-level-style-number text:level="5" style:num-suffix="." style:num-format="a" style:num-letter-sync="true">
        <style:list-level-properties text:space-before="4.8125in" text:min-label-width="0.25in" text:list-level-position-and-space-mode="label-alignment">
          <style:list-level-label-alignment text:label-followed-by="listtab" fo:margin-left="5.0625in" fo:text-indent="-0.25in"/>
        </style:list-level-properties>
      </text:list-level-style-number>
      <text:list-level-style-number text:level="6" style:num-suffix="." style:num-format="i">
        <style:list-level-properties fo:text-align="end" text:space-before="5.4375in" text:min-label-width="0.125in" text:list-level-position-and-space-mode="label-alignment">
          <style:list-level-label-alignment text:label-followed-by="listtab" fo:margin-left="5.5625in" fo:text-indent="-0.125in"/>
        </style:list-level-properties>
      </text:list-level-style-number>
      <text:list-level-style-number text:level="7" style:num-suffix="." style:num-format="1">
        <style:list-level-properties text:space-before="5.8125in" text:min-label-width="0.25in" text:list-level-position-and-space-mode="label-alignment">
          <style:list-level-label-alignment text:label-followed-by="listtab" fo:margin-left="6.0625in" fo:text-indent="-0.25in"/>
        </style:list-level-properties>
      </text:list-level-style-number>
      <text:list-level-style-number text:level="8" style:num-suffix="." style:num-format="a" style:num-letter-sync="true">
        <style:list-level-properties text:space-before="6.3125in" text:min-label-width="0.25in" text:list-level-position-and-space-mode="label-alignment">
          <style:list-level-label-alignment text:label-followed-by="listtab" fo:margin-left="6.5625in" fo:text-indent="-0.25in"/>
        </style:list-level-properties>
      </text:list-level-style-number>
      <text:list-level-style-number text:level="9" style:num-suffix="." style:num-format="i">
        <style:list-level-properties fo:text-align="end" text:space-before="6.9375in" text:min-label-width="0.125in" text:list-level-position-and-space-mode="label-alignment">
          <style:list-level-label-alignment text:label-followed-by="listtab" fo:margin-left="7.0625in" fo:text-indent="-0.125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number text:level="1" text:style-name="WW_CharLFO3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ZEF</meta:initial-creator>
    <dc:creator>ZEF</dc:creator>
    <meta:creation-date>2019-12-10T13:28:00Z</meta:creation-date>
    <dc:date>2019-12-10T13:28:00Z</dc:date>
    <meta:template xlink:href="Normal" xlink:type="simple"/>
    <meta:editing-cycles>2</meta:editing-cycles>
    <meta:editing-duration>PT0S</meta:editing-duration>
    <meta:document-statistic meta:page-count="4" meta:paragraph-count="16" meta:word-count="1231" meta:character-count="8235" meta:row-count="58" meta:non-whitespace-character-count="7020"/>
  </office:meta>
</office:document-meta>
</file>