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Batang" svg:font-family="Batang" style:font-family-generic="roman" style:font-pitch="variable" svg:panose-1="2 3 6 0 0 1 1 1 1 1"/>
    <style:font-face style:name="MetaPlusBook-Roman" svg:font-family="MetaPlusBook-Roman" style:font-family-generic="system" svg:panose-1="0 0 0 0 0 0 0 0 0 0"/>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
      <text:list-level-style-number text:level="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9">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P1" style:parent-style-name="Normal" style:master-page-name="MP0" style:family="paragraph">
      <style:paragraph-properties fo:keep-with-next="always" fo:keep-together="always" fo:break-before="page" fo:margin-top="0.1388in" fo:margin-bottom="0in" fo:line-height="150%" fo:margin-left="0.5in">
        <style:tab-stops/>
      </style:paragraph-properties>
      <style:text-properties style:font-name="Calibri Light" style:font-name-asian="Times New Roman" style:font-name-complex="Times New Roman" fo:font-weight="bold" style:font-weight-asian="bold" style:font-weight-complex="bold"/>
    </style:style>
    <style:style style:name="P2" style:parent-style-name="Normal" style:family="paragraph">
      <style:paragraph-properties fo:margin-bottom="0in" fo:line-height="150%"/>
      <style:text-properties style:font-name-asian="Times New Roman" style:font-name-complex="Times New Roman"/>
    </style:style>
    <style:style style:name="P3" style:parent-style-name="Normal" style:family="paragraph">
      <style:paragraph-properties fo:margin-bottom="0in" fo:line-height="150%"/>
      <style:text-properties style:font-name="Calibri" style:font-name-asian="Calibri" style:font-name-complex="Times New Roman"/>
    </style:style>
    <style:style style:name="P4" style:parent-style-name="Normal" style:family="paragraph">
      <style:paragraph-properties fo:margin-bottom="0in" fo:line-height="150%"/>
      <style:text-properties style:font-name="Calibri" style:font-name-asian="Calibri" style:font-name-complex="Times New Roman"/>
    </style:style>
    <style:style style:name="P5" style:parent-style-name="Normal" style:family="paragraph">
      <style:paragraph-properties fo:margin-bottom="0in" fo:line-height="150%"/>
      <style:text-properties style:font-name="Calibri" style:font-name-asian="Calibri" style:font-name-complex="Times New Roman"/>
    </style:style>
    <style:style style:name="P6" style:parent-style-name="Normal" style:family="paragraph">
      <style:paragraph-properties fo:margin-bottom="0in" fo:line-height="150%"/>
      <style:text-properties style:font-name="Calibri" style:font-name-asian="Calibri" style:font-name-complex="Times New Roman"/>
    </style:style>
    <style:style style:name="P7" style:parent-style-name="Normal" style:family="paragraph">
      <style:paragraph-properties fo:margin-bottom="0in" fo:line-height="150%"/>
      <style:text-properties style:font-name="Calibri" style:font-name-asian="Calibri" style:font-name-complex="Times New Roman"/>
    </style:style>
    <style:style style:name="P8" style:parent-style-name="Normal" style:family="paragraph">
      <style:paragraph-properties fo:margin-bottom="0in" fo:line-height="150%"/>
      <style:text-properties style:font-name="Calibri" style:font-name-asian="Calibri" style:font-name-complex="Times New Roman"/>
    </style:style>
    <style:style style:name="P9" style:parent-style-name="Normal" style:family="paragraph">
      <style:paragraph-properties fo:text-align="justify" fo:margin-bottom="0.1388in" fo:line-height="150%"/>
      <style:text-properties style:font-name="Calibri" style:font-name-asian="Calibri" style:font-name-complex="Times New Roman" fo:font-weight="bold" style:font-weight-asian="bold"/>
    </style:style>
    <style:style style:name="P10" style:parent-style-name="ListParagraph" style:list-style-name="LFO3" style:family="paragraph">
      <style:paragraph-properties fo:line-height="106%"/>
      <style:text-properties fo:font-weight="bold" style:font-weight-asian="bold"/>
    </style:style>
    <style:style style:name="P11" style:parent-style-name="ListParagraph" style:list-style-name="LFO3" style:family="paragraph">
      <style:paragraph-properties fo:line-height="106%"/>
      <style:text-properties fo:font-weight="bold" style:font-weight-asian="bold"/>
    </style:style>
    <style:style style:name="P12" style:parent-style-name="ListParagraph" style:family="paragraph">
      <style:paragraph-properties fo:margin-left="0.25in">
        <style:tab-stops/>
      </style:paragraph-properties>
      <style:text-properties fo:font-weight="bold" style:font-weight-asian="bold"/>
    </style:style>
    <style:style style:name="P13" style:parent-style-name="ListParagraph" style:list-style-name="LFO3" style:family="paragraph">
      <style:paragraph-properties fo:line-height="106%"/>
      <style:text-properties fo:font-weight="bold" style:font-weight-asian="bold"/>
    </style:style>
    <style:style style:name="P14" style:parent-style-name="ListParagraph" style:list-style-name="LFO3" style:family="paragraph">
      <style:paragraph-properties fo:line-height="106%"/>
      <style:text-properties fo:font-weight="bold" style:font-weight-asian="bold"/>
    </style:style>
    <style:style style:name="P15" style:parent-style-name="ListParagraph" style:list-style-name="LFO4" style:family="paragraph">
      <style:paragraph-properties fo:line-height="100%"/>
    </style:style>
    <style:style style:name="P16" style:parent-style-name="ListParagraph" style:list-style-name="LFO4" style:family="paragraph">
      <style:paragraph-properties fo:line-height="100%"/>
    </style:style>
    <style:style style:name="P17" style:parent-style-name="ListParagraph" style:list-style-name="LFO4" style:family="paragraph">
      <style:paragraph-properties fo:line-height="100%"/>
    </style:style>
    <style:style style:name="P18" style:parent-style-name="ListParagraph" style:list-style-name="LFO3" style:family="paragraph">
      <style:paragraph-properties fo:line-height="106%"/>
      <style:text-properties fo:font-weight="bold" style:font-weight-asian="bold"/>
    </style:style>
    <style:style style:name="P19" style:parent-style-name="Normal" style:family="paragraph">
      <style:paragraph-properties fo:line-height="100%"/>
    </style:style>
    <style:style style:name="P20" style:parent-style-name="Normal" style:family="paragraph">
      <style:paragraph-properties fo:line-height="100%"/>
    </style:style>
    <style:style style:name="T21" style:parent-style-name="DefaultParagraphFont" style:family="text">
      <style:text-properties style:font-name="Batang" style:font-name-asian="Batang"/>
    </style:style>
    <style:style style:name="T22" style:parent-style-name="DefaultParagraphFont" style:family="text">
      <style:text-properties style:font-name="Batang" style:font-name-asian="Batang"/>
    </style:style>
    <style:style style:name="T23" style:parent-style-name="DefaultParagraphFont" style:family="text">
      <style:text-properties style:font-name="Batang" style:font-name-asian="Batang"/>
    </style:style>
    <style:style style:name="P24" style:parent-style-name="Normal" style:family="paragraph">
      <style:paragraph-properties fo:line-height="100%"/>
    </style:style>
    <style:style style:name="T25" style:parent-style-name="DefaultParagraphFont" style:family="text">
      <style:text-properties style:font-name="Batang" style:font-name-asian="Batang"/>
    </style:style>
    <style:style style:name="T26" style:parent-style-name="DefaultParagraphFont" style:family="text">
      <style:text-properties style:font-name="Batang" style:font-name-asian="Batang"/>
    </style:style>
    <style:style style:name="T27" style:parent-style-name="DefaultParagraphFont" style:family="text">
      <style:text-properties style:font-name="Batang" style:font-name-asian="Batang"/>
    </style:style>
    <style:style style:name="P28" style:parent-style-name="Normal" style:family="paragraph">
      <style:paragraph-properties fo:line-height="100%"/>
    </style:style>
    <style:style style:name="P29" style:parent-style-name="Normal" style:family="paragraph">
      <style:paragraph-properties fo:line-height="100%"/>
    </style:style>
    <style:style style:name="P30" style:parent-style-name="Normal" style:family="paragraph">
      <style:paragraph-properties fo:line-height="100%"/>
    </style:style>
    <style:style style:name="P31" style:parent-style-name="ListParagraph" style:list-style-name="LFO3" style:family="paragraph">
      <style:paragraph-properties fo:line-height="100%"/>
      <style:text-properties fo:font-weight="bold" style:font-weight-asian="bold"/>
    </style:style>
    <style:style style:name="P32" style:parent-style-name="Normal" style:family="paragraph">
      <style:paragraph-properties fo:line-height="100%"/>
    </style:style>
    <style:style style:name="P33" style:parent-style-name="ListParagraph" style:list-style-name="LFO3" style:family="paragraph">
      <style:paragraph-properties fo:line-height="106%"/>
      <style:text-properties fo:font-weight="bold" style:font-weight-asian="bold"/>
    </style:style>
    <style:style style:name="P34" style:parent-style-name="Normal" style:family="paragraph">
      <style:paragraph-properties fo:line-height="100%"/>
    </style:style>
    <style:style style:name="T35" style:parent-style-name="DefaultParagraphFont" style:family="text">
      <style:text-properties style:font-name="Batang" style:font-name-asian="Batang"/>
    </style:style>
    <style:style style:name="T36" style:parent-style-name="DefaultParagraphFont" style:family="text">
      <style:text-properties style:font-name="Batang" style:font-name-asian="Batang"/>
    </style:style>
    <style:style style:name="P37" style:parent-style-name="ListParagraph" style:list-style-name="LFO3" style:family="paragraph">
      <style:paragraph-properties fo:line-height="100%"/>
      <style:text-properties fo:font-weight="bold" style:font-weight-asian="bold"/>
    </style:style>
    <style:style style:name="P38" style:parent-style-name="Normal" style:family="paragraph">
      <style:paragraph-properties fo:line-height="100%"/>
    </style:style>
    <style:style style:name="P39" style:parent-style-name="ListParagraph" style:list-style-name="LFO3" style:family="paragraph">
      <style:paragraph-properties fo:line-height="106%"/>
      <style:text-properties fo:font-weight="bold" style:font-weight-asian="bold"/>
    </style:style>
    <style:style style:name="P40" style:parent-style-name="Normal" style:family="paragraph">
      <style:paragraph-properties fo:line-height="100%"/>
    </style:style>
    <style:style style:name="P41" style:parent-style-name="ListParagraph" style:list-style-name="LFO3" style:family="paragraph">
      <style:paragraph-properties fo:line-height="100%"/>
      <style:text-properties fo:font-weight="bold" style:font-weight-asian="bold"/>
    </style:style>
    <style:style style:name="P42" style:parent-style-name="Normal" style:family="paragraph">
      <style:paragraph-properties fo:line-height="100%"/>
    </style:style>
    <style:style style:name="P43" style:parent-style-name="ListParagraph" style:list-style-name="LFO3" style:family="paragraph">
      <style:paragraph-properties fo:line-height="100%"/>
      <style:text-properties fo:font-weight="bold" style:font-weight-asian="bold"/>
    </style:style>
    <style:style style:name="P44" style:parent-style-name="Normal" style:family="paragraph">
      <style:paragraph-properties fo:line-height="100%"/>
    </style:style>
    <style:style style:name="P45" style:parent-style-name="ListParagraph" style:list-style-name="LFO3" style:family="paragraph">
      <style:paragraph-properties fo:line-height="100%"/>
      <style:text-properties fo:font-weight="bold" style:font-weight-asian="bold"/>
    </style:style>
    <style:style style:name="P46" style:parent-style-name="Normal" style:family="paragraph">
      <style:paragraph-properties fo:line-height="100%"/>
    </style:style>
    <style:style style:name="P47" style:parent-style-name="ListParagraph" style:list-style-name="LFO3" style:family="paragraph">
      <style:paragraph-properties fo:line-height="106%"/>
    </style:style>
    <style:style style:name="T48" style:parent-style-name="DefaultParagraphFont" style:family="text">
      <style:text-properties style:font-name-complex="MetaPlusBook-Roman" fo:font-weight="bold" style:font-weight-asian="bold"/>
    </style:style>
    <style:style style:name="P49" style:parent-style-name="Normal" style:family="paragraph">
      <style:paragraph-properties fo:line-height="100%"/>
    </style:style>
    <style:style style:name="T50" style:parent-style-name="DefaultParagraphFont" style:family="text">
      <style:text-properties style:font-name="Batang" style:font-name-asian="Batang"/>
    </style:style>
    <style:style style:name="T51" style:parent-style-name="DefaultParagraphFont" style:family="text">
      <style:text-properties style:font-name="Batang" style:font-name-asian="Batang"/>
    </style:style>
    <style:style style:name="P52" style:parent-style-name="ListParagraph" style:list-style-name="LFO3" style:family="paragraph">
      <style:paragraph-properties fo:line-height="106%"/>
      <style:text-properties fo:font-weight="bold" style:font-weight-asian="bold"/>
    </style:style>
    <style:style style:name="P53" style:parent-style-name="Normal" style:family="paragraph">
      <style:paragraph-properties fo:line-height="100%"/>
    </style:style>
    <style:style style:name="P54" style:parent-style-name="ListParagraph" style:list-style-name="LFO3" style:family="paragraph">
      <style:paragraph-properties fo:line-height="106%"/>
    </style:style>
    <style:style style:name="T55" style:parent-style-name="DefaultParagraphFont" style:family="text">
      <style:text-properties style:font-name-complex="Times New Roman" fo:font-weight="bold" style:font-weight-asian="bold"/>
    </style:style>
    <style:style style:name="T56" style:parent-style-name="DefaultParagraphFont" style:family="text">
      <style:text-properties style:font-name-complex="Times New Roman" fo:font-weight="bold" style:font-weight-asian="bold"/>
    </style:style>
    <style:style style:name="P57" style:parent-style-name="Normal" style:family="paragraph">
      <style:paragraph-properties fo:line-height="106%"/>
    </style:style>
    <style:style style:name="P58" style:parent-style-name="ListParagraph" style:list-style-name="LFO3" style:family="paragraph">
      <style:paragraph-properties fo:line-height="106%"/>
      <style:text-properties fo:font-weight="bold" style:font-weight-asian="bold"/>
    </style:style>
    <style:style style:name="P59" style:parent-style-name="Normal" style:family="paragraph">
      <style:paragraph-properties fo:line-height="100%"/>
    </style:style>
    <style:style style:name="P60" style:parent-style-name="ListParagraph" style:list-style-name="LFO3" style:family="paragraph">
      <style:paragraph-properties fo:line-height="106%"/>
    </style:style>
    <style:style style:name="T61" style:parent-style-name="DefaultParagraphFont" style:family="text">
      <style:text-properties fo:font-weight="bold" style:font-weight-asian="bold" fo:language="en" fo:country="GB"/>
    </style:style>
    <style:style style:name="P62" style:parent-style-name="Normal" style:family="paragraph">
      <style:paragraph-properties fo:line-height="100%"/>
    </style:style>
    <style:style style:name="P63" style:parent-style-name="ListParagraph" style:list-style-name="LFO3" style:family="paragraph">
      <style:paragraph-properties fo:line-height="106%"/>
    </style:style>
    <style:style style:name="T64" style:parent-style-name="DefaultParagraphFont" style:family="text">
      <style:text-properties fo:font-weight="bold" style:font-weight-asian="bold" fo:language="en" fo:country="GB"/>
    </style:style>
    <style:style style:name="P65" style:parent-style-name="Normal" style:family="paragraph">
      <style:paragraph-properties fo:line-height="100%"/>
    </style:style>
    <style:style style:name="T66" style:parent-style-name="DefaultParagraphFont" style:family="text">
      <style:text-properties style:font-name="Batang" style:font-name-asian="Batang"/>
    </style:style>
    <style:style style:name="P67" style:parent-style-name="ListParagraph" style:list-style-name="LFO3" style:family="paragraph">
      <style:paragraph-properties fo:line-height="100%"/>
      <style:text-properties fo:font-weight="bold" style:font-weight-asian="bold"/>
    </style:style>
    <style:style style:name="P68" style:parent-style-name="Normal" style:family="paragraph">
      <style:paragraph-properties fo:line-height="100%"/>
    </style:style>
    <style:style style:name="P69" style:parent-style-name="Normal" style:family="paragraph">
      <style:paragraph-properties fo:line-height="100%"/>
    </style:style>
    <style:style style:name="P70" style:parent-style-name="Normal" style:family="paragraph">
      <style:paragraph-properties fo:line-height="100%"/>
    </style:style>
    <style:style style:name="P71" style:parent-style-name="Normal" style:family="paragraph">
      <style:paragraph-properties fo:line-height="100%"/>
      <style:text-properties fo:font-weight="bold" style:font-weight-asian="bold"/>
    </style:style>
    <style:style style:name="P72" style:parent-style-name="Normal" style:family="paragraph">
      <style:paragraph-properties fo:line-height="100%"/>
    </style:style>
    <style:style style:name="P73" style:parent-style-name="Normal" style:family="paragraph">
      <style:paragraph-properties fo:text-align="justify"/>
      <style:text-properties fo:font-weight="bold" style:font-weight-asian="bold"/>
    </style:style>
    <style:style style:name="T74" style:parent-style-name="DefaultParagraphFont" style:family="text">
      <style:text-properties style:font-name-asian="Batang"/>
    </style:style>
    <style:style style:name="P75" style:parent-style-name="Normal" style:family="paragraph">
      <style:text-properties fo:font-weight="bold" style:font-weight-asian="bold"/>
    </style:style>
    <style:style style:name="P76" style:parent-style-name="Normal" style:family="paragraph">
      <style:paragraph-properties fo:margin-top="0.1666in" fo:line-height="100%"/>
    </style:style>
    <style:style style:name="P77" style:parent-style-name="Normal" style:family="paragraph">
      <style:paragraph-properties fo:line-height="100%"/>
    </style:style>
  </office:automatic-styles>
  <office:body>
    <office:text text:use-soft-page-breaks="true">
      <text:h text:style-name="P1" text:outline-level="3">2. FGD-Socioeconomic aspects-male</text:h>
      <text:p text:style-name="P2">Date: 24.11.2015</text:p>
      <text:p text:style-name="P3">Facilitator: Sarah/Beneberu (Edossa)</text:p>
      <text:p text:style-name="P4">Note Take:<text:s/>Mulunesh<text:tab/><text:tab/><text:tab/><text:tab/></text:p>
      <text:p text:style-name="P5">Observer:<text:s/></text:p>
      <text:p text:style-name="P6">Location: Office of Kebele Manager, Gaba</text:p>
      <text:p text:style-name="P7">Description of Activity: FGD</text:p>
      <text:p text:style-name="P8">Participants: 6</text:p>
      <text:p text:style-name="P9">Questions:</text:p>
      <text:list text:style-name="LFO3" text:continue-numbering="true">
        <text:list-item>
          <text:p text:style-name="P10">Name all organizations and institutions that have an impact on community life (Related to administration, agriculture, health, religion, finances etc.)</text:p>
        </text:list-item>
        <text:list-item>
          <text:p text:style-name="P11">Which institution is most important for the development of the community? And why?</text:p>
        </text:list-item>
      </text:list>
      <text:p text:style-name="P12">What kind of support is given to whom?</text:p>
      <text:list text:style-name="LFO3" text:continue-numbering="true">
        <text:list-item>
          <text:p text:style-name="P13">Relationships between the organizations</text:p>
        </text:list-item>
        <text:list-item>
          <text:p text:style-name="P14">Problems and expectations</text:p>
        </text:list-item>
      </text:list>
      <text:p text:style-name="Normal">See Venn Diagram picture</text:p>
      <text:p text:style-name="Normal">Notes on Venn diagram:<text:s/></text:p>
      <text:list text:style-name="LFO4" text:continue-numbering="true">
        <text:list-item>
          <text:p text:style-name="P15">Most important to them is the communal support system, because helping each other is most crucial in a society where there is no government support and social security system.<text:s/></text:p>
        </text:list-item>
        <text:list-item>
          <text:p text:style-name="P16">Second is health because a farmer and a women farmer cannot do agricultural and household work when he/she is not healthy (An active discussion arouse how long women should stop their agricultural work before birth. Most agreed at 6 months pregnancy, one man said that if she is healthy she can work until the end. It is even healthy for her to continue working and harming her health if she would stop (“ She has to work to stay healthy” – Mulunesh became very involved), then they agreed, if she is healthy she can work for 9 months).<text:s/></text:p>
        </text:list-item>
        <text:list-item>
          <text:p text:style-name="P17">Fertilizer is expensive, no negative effect on the environment, but 1 Quintal costs 1500 Birr, price is very high, 50 kg Urea cost 800 Birr.<text:s/></text:p>
        </text:list-item>
      </text:list>
      <text:p text:style-name="ListParagraph"/>
      <text:list text:style-name="LFO3" text:continue-numbering="true">
        <text:list-item>
          <text:p text:style-name="P18">How do people make a living (with land, without land, with irrigation, without irrigation), what are<text:s/>the most important<text:s/>income sources of people in the village?</text:p>
        </text:list-item>
      </text:list>
      <text:p text:style-name="P19">Three<text:s/>out of<text:s/>seven<text:s/>men had no land<text:s/>(political reasons, see below). Their<text:s/>most important crops are 1. maize for market and home consumption, 2. teff for home consumption, 3. sorghum and 4. wheat for market and home consumption 5. Coffee for the market, barley, faba bean and pepper for market and home consumption and onion and garlic for home consumption. They also grow avocado and sugar cane for the market. Besides that they grow banana, mango, potato, tomato, ginger, cinnamon and produce honey.<text:s/></text:p>
      <text:soft-page-break/>
      <text:p text:style-name="P20">Their most important livelihood is coffee and coffee yields are very low this year due to climate change<text:s/><text:span text:style-name="T21">(</text:span><text:span text:style-name="T22">impressive that they talked about cc</text:span><text:span text:style-name="T23">, maybe due to good development project work?)</text:span>, which lead to early rains and early flowering, then the rains stopped early, so this year 2015 it is not even enough<text:s/>coffee production<text:s/>for home consumption.<text:s/></text:p>
      <text:p text:style-name="P24">Another important (new) cash crop is khat, which is only produced for the market.<text:s/><text:span text:style-name="T25">As it is considered a drug</text:span><text:span text:style-name="T26"><text:s/>or stimulant (negatively affecting society)</text:span><text:span text:style-name="T27">, people do not like to be asked about it and never mention it, when asked for cash crops.</text:span><text:s/></text:p>
      <text:p text:style-name="P28">Their most important income sources are</text:p>
      <text:p text:style-name="P29">For poorer farmers: 1. Coffee, 2. Maize, 3. Chicken</text:p>
      <text:p text:style-name="P30">For wealthier farmers: 1. Coffee, 2. Livestock, 3. Honey (especially transitional/modern bee hives)</text:p>
      <text:list text:style-name="LFO3" text:continue-numbering="true">
        <text:list-item>
          <text:p text:style-name="P31">How common is share-cropping common in your community? Are outputs always shared equally?</text:p>
        </text:list-item>
      </text:list>
      <text:p text:style-name="P32">We do share-cropping and share equally what we get. It is common in the Gaba community. Usually everything is equally shared, output 50:50, but sometimes also only 1/3 is given. Oxen, seed, fertilizer are shared.</text:p>
      <text:list text:style-name="LFO3" text:continue-numbering="true">
        <text:list-item>
          <text:p text:style-name="P33">What kind of livestock do you keep?</text:p>
        </text:list-item>
      </text:list>
      <text:p text:style-name="P34">The people with land have cows/cattle, chicken (important!) and bee hives. The landless have no livestock because they have no land. Livestock they usually sell, when they lack money<text:s/><text:span text:style-name="T35">(I</text:span><text:span text:style-name="T36">t is a social safety net for them and insurance)</text:span>. E.g. if they need to buy fertilizer or also before festivals, it is an “income-smoothing activity”.</text:p>
      <text:list text:style-name="LFO3" text:continue-numbering="true">
        <text:list-item>
          <text:p text:style-name="P37">What is the reason that you have no land? You mentioned the Derg regime? (addressed to the 3 young men without land)</text:p>
        </text:list-item>
      </text:list>
      <text:p text:style-name="P38">The reason is that under the Derg regime (the military rule) there was a land policy that affected their families and land situation was messed up, they were still very young (live in Gaba since 36 years), so they did not get any land. They work in both agricultural and non-agricultural<text:s/>labor.</text:p>
      <text:list text:style-name="LFO3" text:continue-numbering="true">
        <text:list-item>
          <text:p text:style-name="P39">What kind of off-farm income sources exist for men in<text:s/>Gaba?</text:p>
        </text:list-item>
      </text:list>
      <text:p text:style-name="P40">There is employment all year around in agriculture, plantation, harvesting work, shelling work etc. there is always work available. Some in the village also work in road construction but all of them don’t, they prefer agricultural work.<text:s/>Women only work in daily labor when they are poor. When money is scarce women work in brewery activities and sell the alcohol from the home. One man also has a salaried job with telecom but also has inherited land from his father and is a farmer. One man worked in the administrative office and is now a pensioner and a (hobby) coffee farmer. The wife has the coffee farm, the inherited land is also on her name. None of them is involved in trading, but one has a grocery (beer/soft drink kiosk), some men in the village also engage in carpentry and metal work, one person also rents out his donkey for transportation. The farm business profit is better (or higher, larger contribution to over all income) than the off-farm business.<text:s/></text:p>
      <text:list text:style-name="LFO3" text:continue-numbering="true">
        <text:list-item>
          <text:p text:style-name="P41">Who takes the decisions on the farm and how the farm income is spent?</text:p>
        </text:list-item>
      </text:list>
      <text:soft-page-break/>
      <text:p text:style-name="P42">Everything is mutually decided, especially how the income is spent. But men decide over the big expenses (fertilizer purchase, oxen etc.).<text:s/>Farm incomes are used for daily expenses but also for construction of houses (change house), upgrading from mud houses to brick or concrete house.</text:p>
      <text:list text:style-name="LFO3" text:continue-numbering="true">
        <text:list-item>
          <text:p text:style-name="P43">After the market day/sale, can the women use the income for shopping?</text:p>
        </text:list-item>
      </text:list>
      <text:p text:style-name="P44">It varies from household to household. One example was given, where a women sold coffee and got drunk with the earned money. In such a situation they would be very angry but never beat their wives.<text:s/></text:p>
      <text:list text:style-name="LFO3" text:continue-numbering="true">
        <text:list-item>
          <text:p text:style-name="P45">Do you have irrigation for your agriculture?</text:p>
        </text:list-item>
      </text:list>
      <text:p text:style-name="P46">None of them has irrigation but a few people in the villages get water from a spring on their land. Irrigation is good but has its own difficulties. It needs to be guarded and protected from wild life - wild animals. And if the water is too much, it will destroy the farm and crops.<text:s/></text:p>
      <text:list text:style-name="LFO3" text:continue-numbering="true">
        <text:list-item>
          <text:p text:style-name="P47"><text:span text:style-name="T48">Who decides the price of your crops?<text:s/></text:span></text:p>
        </text:list-item>
      </text:list>
      <text:p text:style-name="P49">Merchants and traders decide on crop prices, especially coffee. The coffee farmers cannot travel far because there are checkpoints that check that farmers do not leave the kebele for sale, so they cannot travel outside the kebele or district. In many occasions the market for coffee is unprofitable. They invest a lot and get nothing back. They receive 18 Birr per kg. Merchants are lowering the prices. For field crops the prices are also low, maize has no demand, so the price is low. 15000 expenditure end only 10000 income. Per year (<text:span text:style-name="T50">but<text:s/></text:span><text:span text:style-name="T51">most of it is goes into hh consumption</text:span>). Field crops should also be the responsibility of the multipurpose cooperative but they only focus on coffee and do not take care of grains. Information on prices they only get from the merchants. Licensed traders (processors) buy their produce in the market. Wholesalers/collectors give information on prices too. Coffee has become completely unprofitable as it only brings 1200 birr per Quintal. They hire labor for 40 Birr per day for coffee harvesting for one month that is 1600 Birr. They also exchange information on prices among themselves. The cooperatives have no information on markets and prices (none of them was part of the cooperative - 100 Birr membership). It is only the merchant’s decision. The service cooperative is highly dominated by the traders. Collectors also come to their houses or they take the produce to the market. The business is very competitive, many collectors are in the market and some also offer lucrative prices to get all the produce (so the farmers face major price fluctuations). There is no monopoly of collectors. There are not contractual agreements with traders (only for big manufacturers, not for coffee). The low price of coffee is because the quality is not well maintained, thieves come to the forests and take the produce, so farmers sell coffee too early because they are afraid of thieves. These are the problems from the community side.<text:s/></text:p>
      <text:list text:style-name="LFO3" text:continue-numbering="true">
        <text:list-item>
          <text:p text:style-name="P52">How do you get information on markets (prices, innovations etc.?)</text:p>
        </text:list-item>
      </text:list>
      <text:p text:style-name="P53">On Innovation their only source of information are the DAs<text:s/>(Prices see above).</text:p>
      <text:list text:style-name="LFO3" text:continue-numbering="true">
        <text:list-item>
          <text:p text:style-name="P54"><text:span text:style-name="T55">How do you transport yo</text:span><text:span text:style-name="T56">ur product to the nearby market</text:span></text:p>
        </text:list-item>
      </text:list>
      <text:p text:style-name="P57">Our market place is Hurumu, we take their produce by Bajaj or if it is larger amounts by “vehicles” (trucks), small amounts are also carried by the women.<text:s/>Both (men and women) are selling in the market.</text:p>
      <text:list text:style-name="LFO3" text:continue-numbering="true">
        <text:list-item>
          <text:p text:style-name="P58">Do you hold a land title? How can you acquire land? How is land inherited</text:p>
        </text:list-item>
      </text:list>
      <text:p text:style-name="P59">All of have joint land (with their wives) and the respective land certificates. White certificates are temporary, green ones for long-term certification (certificates mean it is measured and neighbors/boundaries are registered. At the moment there is only certificates for farm land not for<text:s/><text:soft-page-break/>(communal) coffee land. For the coffee land they have created the boundaries based on what they owned in the past (before the biosphere reserve existed with buffer and core zone). Now the government is preparing land certificates for the coffee land.<text:s/></text:p>
      <text:list text:style-name="LFO3" text:continue-numbering="true">
        <text:list-item>
          <text:p text:style-name="P60"><text:span text:style-name="T61">What do you do if your harvest fails?</text:span></text:p>
        </text:list-item>
      </text:list>
      <text:p text:style-name="P62">In times of distress or failed harvest they shift to other crops, barley and teff, in adverse conditions they prefer short season crops, there is one teff variety (boti) that only takes 7 months to ripen.<text:s/></text:p>
      <text:list text:style-name="LFO3" text:continue-numbering="true">
        <text:list-item>
          <text:p text:style-name="P63"><text:span text:style-name="T64">What is your vision for your children? Does any of the children want to take over the farm, if not why not?</text:span></text:p>
        </text:list-item>
      </text:list>
      <text:p text:style-name="P65">It is up to the children to decide what they want to be. Their wish is to become a medical doctor or a scientist, maybe agricultural scientist, they also say “driver of an oxen”. But they know it is only small livelihoods, physically difficult work. “No one has a good life as a farmer”. They (interviewees) would like to be commercial farmers with machines and technology. One man said, he wants to be a happy farmer with milk, honey and butter<text:s/><text:span text:style-name="T66">(obviously no field or cash crops).<text:s/></text:span>The only thing that can give a farmer a good life is a large inheritance of land from the family.</text:p>
      <text:list text:style-name="LFO3" text:continue-numbering="true">
        <text:list-item>
          <text:p text:style-name="P67">What are the best crops for income generation and nutrition?</text:p>
        </text:list-item>
      </text:list>
      <text:p text:style-name="P68">Fruits: 1. Avocado, 2. Mango</text:p>
      <text:p text:style-name="P69">Vegetables: 1. Garlic, 2. Hot Pepper, 3. Onion</text:p>
      <text:p text:style-name="P70">Root crops: 1. Anchote, 2, Sweet potato, 3. Taro</text:p>
      <text:p text:style-name="P71">Questions from their side?</text:p>
      <text:p text:style-name="P72">We have a problem because the production of coffee is so low, can you support us there?</text:p>
      <text:p text:style-name="P73">Reflections:</text:p>
      <text:p text:style-name="Normal">Difficult to get farmers to think beyond their coffee as agricultural livelihood – culturally<text:s/>embedded that coffee sustains their livelihood – “we are all coffee cultivators”<text:s/>(the market, the price, market structure, the crop/harvest – all very emotional topics).<text:s/>The largest share always goes to traders, they also mentioned that traders “just exploit the farmers” There is an<text:s/><text:span text:style-name="T74">information asymmetry and high dependency</text:span>.<text:s/>Interestingly, they wanted to distinguish between poor and wealthy farmer’s income sources.</text:p>
      <text:p text:style-name="P75">Emerging questions/analyses/future action:</text:p>
      <text:p text:style-name="Normal">Marketing of new vegetables will need more exploration and<text:s/>the question how market demand can be created.<text:s/>One question will also be, which of the crops could be interesting for men (some of the discussion showed that they don’t want to put their time into tiny fruits such as physalis – it perceived as children’s crops) – they want to hold something in their hands such as in the case of papaya or mango</text:p>
      <text:p text:style-name="P76"/>
      <text:p text:style-name="P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Batang" svg:font-family="Batang" style:font-family-generic="roman" style:font-pitch="variable" svg:panose-1="2 3 6 0 0 1 1 1 1 1"/>
    <style:font-face style:name="MetaPlusBook-Roman" svg:font-family="MetaPlusBook-Roman"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
      <text:list-level-style-number text:level="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9">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ZEF</meta:initial-creator>
    <dc:creator>ZEF</dc:creator>
    <meta:creation-date>2019-12-10T13:28:00Z</meta:creation-date>
    <dc:date>2019-12-10T13:28:00Z</dc:date>
    <meta:template xlink:href="Normal" xlink:type="simple"/>
    <meta:editing-cycles>2</meta:editing-cycles>
    <meta:editing-duration>PT0S</meta:editing-duration>
    <meta:document-statistic meta:page-count="4" meta:paragraph-count="22" meta:word-count="1675" meta:character-count="11205" meta:row-count="79" meta:non-whitespace-character-count="9552"/>
  </office:meta>
</office:document-meta>
</file>