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3189in"/>
    </style:style>
    <style:style style:name="co2" style:family="table-column">
      <style:table-column-properties fo:break-before="auto" style:column-width="7.5835in"/>
    </style:style>
    <style:style style:name="co3" style:family="table-column">
      <style:table-column-properties fo:break-before="auto" style:column-width="3.8736in"/>
    </style:style>
    <style:style style:name="co4" style:family="table-column">
      <style:table-column-properties fo:break-before="auto" style:column-width="8.5055in"/>
    </style:style>
    <style:style style:name="co5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3311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top"/>
      <style:paragraph-properties fo:text-align="start" fo:margin-left="0in"/>
      <style:text-properties style:font-name="Liberation Sans" fo:font-weight="bold" style:font-weight-asian="bold" style:font-weight-complex="bold"/>
    </style:style>
    <style:style style:name="ce2" style:family="table-cell" style:parent-style-name="Default">
      <style:table-cell-properties style:text-align-source="fix" style:repeat-content="false" style:vertical-align="top"/>
      <style:paragraph-properties fo:text-align="start" fo:margin-left="0in"/>
      <style:text-properties style:font-name="Liberation Sans"/>
    </style:style>
    <style:style style:name="ce3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019" table:default-cell-style-name="ce2"/>
        <table:table-row table:style-name="ro1">
          <table:table-cell table:style-name="ce1" office:value-type="string" calcext:value-type="string">
            <text:p>variable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ref</text:p>
          </table:table-cell>
          <table:table-cell table:style-name="ce1" office:value-type="string" calcext:value-type="string">
            <text:p>link</text:p>
          </table:table-cell>
          <table:table-cell table:number-columns-repeated="1019"/>
        </table:table-row>
        <table:table-row table:style-name="ro1">
          <table:table-cell table:number-columns-repeated="1023"/>
        </table:table-row>
        <table:table-row table:style-name="ro1">
          <table:table-cell table:number-columns-repeated="2" office:value-type="string" calcext:value-type="string">
            <text:p>elevation</text:p>
          </table:table-cell>
          <table:table-cell office:value-type="string" calcext:value-type="string">
            <text:p>ECMWF</text:p>
          </table:table-cell>
          <table:table-cell office:value-type="string" calcext:value-type="string">
            <text:p>https://confluence.ecmwf.int/display/CEMS/Auxiliary+Data#AuxiliaryData-GloFASAuxiliaryData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parea_glofas</text:p>
          </table:table-cell>
          <table:table-cell office:value-type="string" calcext:value-type="string">
            <text:p>area of cells belonging to the river</text:p>
          </table:table-cell>
          <table:table-cell office:value-type="string" calcext:value-type="string">
            <text:p>ECMWF</text:p>
          </table:table-cell>
          <table:table-cell office:value-type="string" calcext:value-type="string">
            <text:p>https://confluence.ecmwf.int/display/CEMS/Auxiliary+Data#AuxiliaryData-GloFASAuxiliaryData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dd_glofas</text:p>
          </table:table-cell>
          <table:table-cell office:value-type="string" calcext:value-type="string">
            <text:p>direction of flow</text:p>
          </table:table-cell>
          <table:table-cell office:value-type="string" calcext:value-type="string">
            <text:p>ECMWF</text:p>
          </table:table-cell>
          <table:table-cell office:value-type="string" calcext:value-type="string">
            <text:p>https://confluence.ecmwf.int/display/CEMS/Auxiliary+Data#AuxiliaryData-GloFASAuxiliaryData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lood_threshold_glofas</text:p>
          </table:table-cell>
          <table:table-cell office:value-type="string" calcext:value-type="string">
            <text:p>thresholds to define floods</text:p>
          </table:table-cell>
          <table:table-cell office:value-type="string" calcext:value-type="string">
            <text:p>ECMWF</text:p>
          </table:table-cell>
          <table:table-cell office:value-type="string" calcext:value-type="string">
            <text:p>https://confluence.ecmwf.int/display/CEMS/Auxiliary+Data#AuxiliaryData-GloFASAuxiliaryData</text:p>
          </table:table-cell>
          <table:table-cell table:number-columns-repeated="1019"/>
        </table:table-row>
        <table:table-row table:style-name="ro1">
          <table:table-cell table:number-columns-repeated="1023"/>
        </table:table-row>
        <table:table-row table:style-name="ro1">
          <table:table-cell office:value-type="string" calcext:value-type="string">
            <text:p>aridity index Im </text:p>
          </table:table-cell>
          <table:table-cell office:value-type="string" calcext:value-type="string">
            <text:p>Mean annual moisture index in range [−1, 1], where −1 indicates water-limited conditions and 1 energy-limited conditions</text:p>
          </table:table-cell>
          <table:table-cell office:value-type="string" calcext:value-type="string">
            <text:p>Climate</text:p>
          </table:table-cell>
          <table:table-cell office:value-type="string" calcext:value-type="string">
            <text:p><text:a xlink:href="https://agupubs.onlinelibrary.wiley.com/doi/10.1029/2018WR022913" xlink:type="simple">https://agupubs.onlinelibrary.wiley.com/doi/10.1029/2018WR022913</text:a>, <text:a xlink:href="https://data.bris.ac.uk/data/dataset/16ctquxqxk46h2v61gz7drcdz3" xlink:type="simple">https://data.bris.ac.uk/data/dataset/16ctquxqxk46h2v61gz7drcdz3</text:a></text:p>
          </table:table-cell>
          <table:table-cell table:number-columns-repeated="1019"/>
        </table:table-row>
        <table:table-row table:style-name="ro2">
          <table:table-cell office:value-type="string" calcext:value-type="string">
            <text:p>aridity seasonality index Imr</text:p>
          </table:table-cell>
          <table:table-cell office:value-type="string" calcext:value-type="string">
            <text:p>Moisture index seasonality in range [0, 2], where 0 indicates no changes in the water/energy</text:p>
            <text:p>budget throughout the year and 2 indicates a change from fully arid to fully humid.</text:p>
          </table:table-cell>
          <table:table-cell office:value-type="string" calcext:value-type="string">
            <text:p>Climate</text:p>
          </table:table-cell>
          <table:table-cell office:value-type="string" calcext:value-type="string">
            <text:p><text:a xlink:href="https://agupubs.onlinelibrary.wiley.com/doi/10.1029/2018WR022913" xlink:type="simple">https://agupubs.onlinelibrary.wiley.com/doi/10.1029/2018WR022913</text:a>, <text:a xlink:href="https://data.bris.ac.uk/data/dataset/16ctquxqxk46h2v61gz7drcdz3" xlink:type="simple">https://data.bris.ac.uk/data/dataset/16ctquxqxk46h2v61gz7drcdz3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cipitation as snow index fs</text:p>
          </table:table-cell>
          <table:table-cell office:value-type="string" calcext:value-type="string">
            <text:p>Fraction of precipitation falling as snow</text:p>
          </table:table-cell>
          <table:table-cell office:value-type="string" calcext:value-type="string">
            <text:p>Climate</text:p>
          </table:table-cell>
          <table:table-cell office:value-type="string" calcext:value-type="string">
            <text:p><text:a xlink:href="https://agupubs.onlinelibrary.wiley.com/doi/10.1029/2018WR022913" xlink:type="simple">https://agupubs.onlinelibrary.wiley.com/doi/10.1029/2018WR022913</text:a>, <text:a xlink:href="https://data.bris.ac.uk/data/dataset/16ctquxqxk46h2v61gz7drcdz3" xlink:type="simple">https://data.bris.ac.uk/data/dataset/16ctquxqxk46h2v61gz7drcdz3</text:a></text:p>
          </table:table-cell>
          <table:table-cell table:number-columns-repeated="1019"/>
        </table:table-row>
        <table:table-row table:style-name="ro1">
          <table:table-cell table:number-columns-repeated="1023"/>
        </table:table-row>
        <table:table-row table:style-name="ro1">
          <table:table-cell office:value-type="string" calcext:value-type="string">
            <text:p>hyd_glo_ldn_15s</text:p>
          </table:table-cell>
          <table:table-cell office:value-type="string" calcext:value-type="string">
            <text:p>Flow length downstream</text:p>
          </table:table-cell>
          <table:table-cell office:value-type="string" calcext:value-type="string">
            <text:p>HydroSHEDS</text:p>
          </table:table-cell>
          <table:table-cell office:value-type="string" calcext:value-type="string">
            <text:p>https://www.hydrosheds.org/hydrosheds-core-downloads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yd_glo_lup_15s</text:p>
          </table:table-cell>
          <table:table-cell table:style-name="ce3" office:value-type="string" calcext:value-type="string">
            <text:p>Flow length upstream</text:p>
          </table:table-cell>
          <table:table-cell office:value-type="string" calcext:value-type="string">
            <text:p>HydroSHEDS</text:p>
          </table:table-cell>
          <table:table-cell office:value-type="string" calcext:value-type="string">
            <text:p>https://www.hydrosheds.org/hydrosheds-core-downloads</text:p>
          </table:table-cell>
          <table:table-cell table:number-columns-repeated="1019"/>
        </table:table-row>
        <table:table-row table:style-name="ro1">
          <table:table-cell/>
          <table:table-cell table:style-name="ce3"/>
          <table:table-cell table:number-columns-repeated="1021"/>
        </table:table-row>
        <table:table-row table:style-name="ro1">
          <table:table-cell office:value-type="string" calcext:value-type="string">
            <text:p>GLWD_v2_delta_area_ha</text:p>
          </table:table-cell>
          <table:table-cell table:style-name="ce3" office:value-type="string" calcext:value-type="string">
            <text:p>absolute area of all wetland classes combined, in hectares times 10 (i.e., value 15 means 1.5 ha)</text:p>
          </table:table-cell>
          <table:table-cell office:value-type="string" calcext:value-type="string">
            <text:p>The Global Lakes and Wetlands Database (GLWD) version 2</text:p>
          </table:table-cell>
          <table:table-cell office:value-type="string" calcext:value-type="string">
            <text:p>https://figshare.com/s/e40017f69f41f80d50df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WD_v2_delta_area_pct</text:p>
          </table:table-cell>
          <table:table-cell table:style-name="ce3" office:value-type="string" calcext:value-type="string">
            <text:p>relative area of all wetland classes combined, in percent of pixel area</text:p>
          </table:table-cell>
          <table:table-cell office:value-type="string" calcext:value-type="string">
            <text:p>The Global Lakes and Wetlands Database (GLWD) version 2</text:p>
          </table:table-cell>
          <table:table-cell office:value-type="string" calcext:value-type="string">
            <text:p>https://figshare.com/s/e40017f69f41f80d50df</text:p>
          </table:table-cell>
          <table:table-cell table:number-columns-repeated="1019"/>
        </table:table-row>
        <table:table-row table:style-name="ro2">
          <table:table-cell office:value-type="string" calcext:value-type="string">
            <text:p>GLWD_v2_delta_main_class</text:p>
          </table:table-cell>
          <table:table-cell table:style-name="ce3" office:value-type="string" calcext:value-type="string">
            <text:p>dominant wetland class within pixel (in cases of ties, the lower wetland class is chosen); value 0 indicates inland pixels without any wetland coverage</text:p>
          </table:table-cell>
          <table:table-cell office:value-type="string" calcext:value-type="string">
            <text:p>The Global Lakes and Wetlands Database (GLWD) version 2</text:p>
          </table:table-cell>
          <table:table-cell office:value-type="string" calcext:value-type="string">
            <text:p>https://figshare.com/s/e40017f69f41f80d50df</text:p>
          </table:table-cell>
          <table:table-cell table:number-columns-repeated="1019"/>
        </table:table-row>
        <table:table-row table:style-name="ro2">
          <table:table-cell office:value-type="string" calcext:value-type="string">
            <text:p>GLWD_v2_delta_main_class_50pct</text:p>
          </table:table-cell>
          <table:table-cell table:style-name="ce3" office:value-type="string" calcext:value-type="string">
            <text:p>dominant wetland class within pixel, only for pixels where the total wetland extent exceeds 50% (in cases of ties, the lower wetland class is chosen); value 0 indicates inland pixels where dryland (non-wetland) dominates</text:p>
          </table:table-cell>
          <table:table-cell office:value-type="string" calcext:value-type="string">
            <text:p>The Global Lakes and Wetlands Database (GLWD) version 2</text:p>
          </table:table-cell>
          <table:table-cell office:value-type="string" calcext:value-type="string">
            <text:p>https://figshare.com/s/e40017f69f41f80d50df</text:p>
          </table:table-cell>
          <table:table-cell table:number-columns-repeated="1019"/>
        </table:table-row>
        <table:table-row table:style-name="ro1">
          <table:table-cell/>
          <table:table-cell table:style-name="ce3"/>
          <table:table-cell table:number-columns-repeated="1021"/>
        </table:table-row>
        <table:table-row table:style-name="ro1">
          <table:table-cell office:value-type="string" calcext:value-type="string">
            <text:p>Class_hydr</text:p>
          </table:table-cell>
          <table:table-cell table:style-name="ce3" office:value-type="string" calcext:value-type="string">
            <text:p>Classes of hydrologic sub-classification (15 classes; see provided Excel file for legend)</text:p>
          </table:table-cell>
          <table:table-cell office:value-type="string" calcext:value-type="string">
            <text:p>GloRIC</text:p>
          </table:table-cell>
          <table:table-cell office:value-type="string" calcext:value-type="string">
            <text:p>https://www.hydrosheds.org/products/gloric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ass_phys</text:p>
          </table:table-cell>
          <table:table-cell table:style-name="ce3" office:value-type="string" calcext:value-type="string">
            <text:p>Classes of physio-climatic sub-classification (24 classes; see provided Excel file for legend)</text:p>
          </table:table-cell>
          <table:table-cell office:value-type="string" calcext:value-type="string">
            <text:p>GloRIC</text:p>
          </table:table-cell>
          <table:table-cell office:value-type="string" calcext:value-type="string">
            <text:p>https://www.hydrosheds.org/products/gloric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ream_pow</text:p>
          </table:table-cell>
          <table:table-cell table:style-name="ce3" office:value-type="string" calcext:value-type="string">
            <text:p>Total stream power [kW/m2]</text:p>
          </table:table-cell>
          <table:table-cell office:value-type="string" calcext:value-type="string">
            <text:p>GloRIC</text:p>
          </table:table-cell>
          <table:table-cell office:value-type="string" calcext:value-type="string">
            <text:p>https://www.hydrosheds.org/products/gloric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ass_geom</text:p>
          </table:table-cell>
          <table:table-cell table:style-name="ce3" office:value-type="string" calcext:value-type="string">
            <text:p>Classes of geomorphic sub-classification (127 classes; see provided Excel file for legend)</text:p>
          </table:table-cell>
          <table:table-cell office:value-type="string" calcext:value-type="string">
            <text:p>GloRIC</text:p>
          </table:table-cell>
          <table:table-cell office:value-type="string" calcext:value-type="string">
            <text:p>https://www.hydrosheds.org/products/gloric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ach_type</text:p>
          </table:table-cell>
          <table:table-cell table:style-name="ce3" office:value-type="string" calcext:value-type="string">
            <text:p>Combined river reach type (4 classes; see provided Excel file for legend)</text:p>
          </table:table-cell>
          <table:table-cell office:value-type="string" calcext:value-type="string">
            <text:p>GloRIC</text:p>
          </table:table-cell>
          <table:table-cell office:value-type="string" calcext:value-type="string">
            <text:p>https://www.hydrosheds.org/products/gloric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means_30</text:p>
          </table:table-cell>
          <table:table-cell table:style-name="ce3" office:value-type="string" calcext:value-type="string">
            <text:p>Classes of k-means statistical clustering (30 classes; no associated names)</text:p>
          </table:table-cell>
          <table:table-cell office:value-type="string" calcext:value-type="string">
            <text:p>GloRIC</text:p>
          </table:table-cell>
          <table:table-cell office:value-type="string" calcext:value-type="string">
            <text:p>https://www.hydrosheds.org/products/gloric</text:p>
          </table:table-cell>
          <table:table-cell table:number-columns-repeated="1019"/>
        </table:table-row>
        <table:table-row table:style-name="ro1">
          <table:table-cell table:number-columns-repeated="1023"/>
        </table:table-row>
        <table:table-row table:style-name="ro1">
          <table:table-cell office:value-type="string" calcext:value-type="string">
            <text:p>dis_m3_p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s_m3_pmn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s_m3_pmx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un_mm_c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u_pc_cmn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u_pc_umn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u_pc_cmx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u_pc_umx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u_pc_clt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u_pc_ult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ka_pc_c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ka_pc_u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kv_mc_usu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v_mc_usu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or_pc_pva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a_ha_csu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a_ha_usu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v_tc_csu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v_tc_usu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wt_cm_c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e_mt_c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e_mt_u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e_mt_cmn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e_mt_cmx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lp_dg_c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lp_dg_u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gr_dk_r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z_cl_cmj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s_cl_cmj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u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mn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mx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0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0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0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0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0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0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0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0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10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1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mp_dc_c1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_mm_c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_mm_u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_mm_c0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_mm_c0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_mm_c0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_mm_c0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_mm_c0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_mm_c0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_mm_c0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_mm_c0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_mm_c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_mm_c10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_mm_c1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_mm_c1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t_mm_c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t_mm_u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t_mm_c0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t_mm_c0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t_mm_c0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t_mm_c0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t_mm_c0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t_mm_c0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t_mm_c0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t_mm_c0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t_mm_c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t_mm_c10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t_mm_c1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t_mm_c1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et_mm_c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et_mm_u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et_mm_c0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et_mm_c0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et_mm_c0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et_mm_c0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et_mm_c0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et_mm_c0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et_mm_c0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et_mm_c0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et_mm_c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et_mm_c10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et_mm_c1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et_mm_c1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i_ix_c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i_ix_u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mi_ix_c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mi_ix_u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mi_ix_c0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mi_ix_c0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mi_ix_c0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mi_ix_c0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mi_ix_c0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mi_ix_c0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mi_ix_c0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mi_ix_c0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mi_ix_c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mi_ix_c10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mi_ix_c1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mi_ix_c1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c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u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cmx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c0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c0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c0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c0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c0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c0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c0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c0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c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c10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c1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w_pc_c1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cl_cmj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0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0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0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0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0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0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0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0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10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1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1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1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1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1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1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1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1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1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20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2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c2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0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0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0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0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0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0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0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0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10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1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1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1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1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1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1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1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1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1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20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2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c_pc_u2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cl_cmj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0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0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0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0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0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0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0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0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10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1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1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1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1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c1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0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0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0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0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0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0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0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0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10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1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1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1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1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nv_pc_u1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cl_cmj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cg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ug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cg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ug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c0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c0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c0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c0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c0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c0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c0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c0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c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u0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u0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u0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u0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u0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u0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u0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u0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et_pc_u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r_pc_c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r_pc_u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rp_pc_c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rp_pc_u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st_pc_c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st_pc_u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re_pc_c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re_pc_u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a_pc_c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la_pc_u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m_pc_c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m_pc_u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c_pc_c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c_pc_u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bi_cl_cmj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c_cl_cmj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mh_cl_cmj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c_cl_cmj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y_pc_c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y_pc_u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lt_pc_c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lt_pc_u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d_pc_c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nd_pc_u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_th_c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_th_u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wc_pc_c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wc_pc_uyr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wc_pc_c0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wc_pc_c0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wc_pc_c0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wc_pc_c04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wc_pc_c05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wc_pc_c06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wc_pc_c07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wc_pc_c08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wc_pc_c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wc_pc_c10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wc_pc_c11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wc_pc_c12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it_cl_cmj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ar_pc_c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ar_pc_u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ro_kh_c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ro_kh_u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op_ct_csu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op_ct_usu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pd_pk_c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pd_pk_u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rb_pc_c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rb_pc_use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li_ix_c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li_ix_u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dd_mk_c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dd_mk_u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ft_ix_c9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ft_ix_u93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ft_ix_c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ft_ix_u09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d_id_cmj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dp_ud_c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dp_ud_csu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dp_ud_usu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di_ix_cav</text:p>
          </table:table-cell>
          <table:table-cell table:style-name="Default"/>
          <table:table-cell office:value-type="string" calcext:value-type="string">
            <text:p>HydroRIVERS</text:p>
          </table:table-cell>
          <table:table-cell office:value-type="string" calcext:value-type="string">
            <text:p><text:a xlink:href="https://www.hydrosheds.org/products/hydrorivers" xlink:type="simple">https://www.hydrosheds.org/products/hydrorivers</text:a></text:p>
          </table:table-cell>
          <table:table-cell table:number-columns-repeated="1019"/>
        </table:table-row>
        <table:table-row table:style-name="ro1" table:number-rows-repeated="1048268">
          <table:table-cell table:number-columns-repeated="1023"/>
        </table:table-row>
        <table:table-row table:style-name="ro1">
          <table:table-cell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Noto Sans CJK SC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25">00/00/0000</text:date>, <text:time style:data-style-name="N2" text:time-value="12:53:31.375171454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4-06-26T14:51:27.697857055</meta:creation-date>
    <dc:date>2025-09-25T12:53:43.059897243</dc:date>
    <meta:editing-duration>P1DT5H1M10S</meta:editing-duration>
    <meta:editing-cycles>14</meta:editing-cycles>
    <meta:generator>LibreOffice/6.4.7.2$Linux_X86_64 LibreOffice_project/40$Build-2</meta:generator>
    <meta:document-statistic meta:table-count="1" meta:cell-count="923" meta:object-count="0"/>
  </office:meta>
</office:document-meta>
</file>